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Valuta" style:data-style-name="N36"/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6193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80" table:default-cell-style-name="ce1"/>
        <table:table-row table:style-name="ro1">
          <table:table-cell office:value-type="string" table:style-name="ce1">
            <text:p>COSTI CONTRATTI INTEGRATIVI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ANNO 2025</text:p>
          </table:table-cell>
          <table:table-cell office:value-type="float" office:value="12.64" table:style-name="ce2">
            <text:p>12,64</text:p>
          </table:table-cell>
          <table:table-cell office:value-type="string" table:style-name="ce2">
            <text:p>%</text:p>
          </table:table-cell>
          <table:table-cell table:number-columns-repeated="16381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E' indicata la % del costo della contrattazione sul costo del personale (senza oneri)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Dato Consuntivo 2025</text:p>
          </table:table-cell>
          <table:table-cell table:number-columns-repeated="16383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style-name="ce3"/>
          <table:table-cell table:style-name="ce1"/>
          <table:table-cell table:style-name="ce3"/>
          <table:table-cell table:number-columns-repeated="16380"/>
        </table:table-row>
        <table:table-row table:number-rows-repeated="104856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.piazza</meta:initial-creator>
    <dc:creator>Barbara Piazza</dc:creator>
    <meta:creation-date>2017-09-29T13:58:48Z</meta:creation-date>
    <dc:date>2026-08-10T14:44:59Z</dc:date>
  </office:meta>
</office:document-meta>
</file>